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201000001E1000000A5292C6287.png"/>
  <manifest:file-entry manifest:media-type="image/png" manifest:full-path="Pictures/100000000000029B000002614E1E9D3D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24pt" style:font-size-asian="24pt" style:font-size-complex="24pt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text-properties fo:font-size="14pt" style:font-size-asian="14pt" style:font-size-complex="14pt"/>
    </style:style>
    <style:style style:name="P4" style:family="paragraph" style:parent-style-name="Standard" style:master-page-name="Standard">
      <style:paragraph-properties style:page-number="auto"/>
    </style:style>
    <style:style style:name="P5" style:family="paragraph">
      <style:paragraph-properties fo:text-align="center"/>
      <style:text-properties fo:font-size="18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font-size="14pt" fo:font-weight="bold" style:font-size-asian="14pt" style:font-weight-asian="bold" style:font-size-complex="14pt" style:font-weight-complex="bold"/>
    </style:style>
    <style:style style:name="T3" style:family="text">
      <style:text-properties style:text-position="super 58%" fo:font-size="14pt" style:font-size-asian="14pt" style:font-size-complex="14pt"/>
    </style:style>
    <style:style style:name="fr1" style:family="graphic" style:parent-style-name="Graphics">
      <style:graphic-properties fo:margin-left="0.318cm" fo:margin-right="0.318cm" fo:margin-top="0cm" fo:margin-bottom="0cm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fr2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style-name="gr1" draw:text-style-name="P5" svg:width="4.998cm" svg:height="3.458cm" svg:x="0cm" svg:y="0cm">
        <draw:image xlink:href="Pictures/10000201000001E1000000A5292C6287.png" xlink:type="simple" xlink:show="embed" xlink:actuate="onLoad">
          <text:p/>
        </draw:image>
      </draw:frame>
      <draw:frame text:anchor-type="page" text:anchor-page-number="0" draw:z-index="2" draw:style-name="gr1" draw:text-style-name="P5" svg:width="5.829cm" svg:height="4.719cm" svg:x="0cm" svg:y="0cm">
        <draw:image xlink:href="Pictures/100000000000029B000002614E1E9D3D.png" xlink:type="simple" xlink:show="embed" xlink:actuate="onLoad">
          <text:p/>
        </draw:image>
      </draw:frame>
      <text:p text:style-name="P4"><draw:frame draw:style-name="fr2" text:anchor-type="as-char" svg:width="5.83cm" svg:height="4.72cm" draw:z-index="3"><draw:image xlink:href="Pictures/100000000000029B000002614E1E9D3D.png" xlink:type="simple" xlink:show="embed" xlink:actuate="onLoad"/></draw:frame><draw:frame draw:style-name="fr1" text:anchor-type="char" svg:x="10.866cm" svg:y="1.817cm" svg:width="4.997cm" svg:height="3.457cm" draw:z-index="1"><draw:image xlink:href="Pictures/10000201000001E1000000A5292C6287.png" xlink:type="simple" xlink:show="embed" xlink:actuate="onLoad"/></draw:frame></text:p>
      <text:p text:style-name="P1"/>
      <text:p text:style-name="P2"><text:span text:style-name="T1">C’est la reprise des soirées œnologiques avec une dégustation de vins <text:s/>sélectionnés afin d’éveiller vos papilles et de découvrir la volupté des vins et le savoir-faire de nos viticulteurs.</text:span></text:p>
      <text:p text:style-name="Standard"><text:span text:style-name="T1">La première rencontre aura </text:span><text:span text:style-name="T2">lieu <text:s/>le JEUDI 15 octobre à 19h30 </text:span></text:p>
      <text:p text:style-name="Standard"><text:span text:style-name="T1">au </text:span><text:span text:style-name="T2">MILLESIME et SAVEURS</text:span><text:span text:style-name="T1"> </text:span></text:p>
      <text:p text:style-name="Standard"><text:span text:style-name="T1">2 rue Foulquart à REIMS</text:span></text:p>
      <text:p text:style-name="P2"><text:span text:style-name="T1">Cette première dégustation sera sur le thème « </text:span><text:span text:style-name="T2">Les vins blancs de Bourgogne</text:span><text:span text:style-name="T1"> »</text:span></text:p>
      <text:p text:style-name="P2"><text:span text:style-name="T1">Afin de conserver une certaine intimité et proximité avec le caviste, le nombre de participants est fixé à 10 (14 maximum)</text:span></text:p>
      <text:p text:style-name="P2"><text:span text:style-name="T2">Le tarif de cette soirée de dégustation est de 60 € (participation de 10€ de l’ATSCAF, soit 50 € pour l’adhérent) et comprend le dîner en adéquation avec le thème. </text:span></text:p>
      <text:p text:style-name="P2"><text:span text:style-name="T1">La soirée se terminera vers 22h00.</text:span></text:p>
      <text:p text:style-name="P2"><text:span text:style-name="T1">Si d’ores et déjà vous êtes intéressé(e)s par cette activité de découverte des vins, je vous invite à vous inscrire dans les meilleurs délais. Les retardataires seront pénalisés si le nombre maximum est atteint.</text:span></text:p>
      <text:p text:style-name="Standard"><text:span text:style-name="T2">Tout désistement moins de 10 jours à l’avance ne sera pas remboursé </text:span></text:p>
      <text:p text:style-name="P3"/>
      <text:p text:style-name="Standard"><text:span text:style-name="T1">Bulletin d’inscription : <text:s text:c="2"/>n° <text:s/>ADHERENT <text:s/>(session 2026)</text:span></text:p>
      <text:p text:style-name="Standard"><text:span text:style-name="T1">NOM<text:tab/><text:tab/><text:tab/><text:tab/></text:span></text:p>
      <text:p text:style-name="Standard"><text:span text:style-name="T1">NOM <text:tab/><text:tab/><text:tab/><text:tab/>mail <text:s/>des participants</text:span></text:p>
      <text:p text:style-name="Standard"><text:soft-page-break/><text:span text:style-name="T1">Paiement chèque <text:s text:c="2"/>ou virement (RIB joint)</text:span></text:p>
      <text:p text:style-name="P3"/>
      <text:p text:style-name="Standard"><text:span text:style-name="T1">La session 2026/2027 commence le 1</text:span><text:span text:style-name="T3">er</text:span><text:span text:style-name="T1"> septembre </text:span></text:p>
      <text:p text:style-name="Standard"><text:span text:style-name="T1">Si vous n’avez pas renouvelé votre adhésion, vous pouvez profiter de ce mail pour le faire. Seuls les adhérents à jour de la cotisation seront retenus pour cette belle aventure gustative.</text:span></text:p>
      <text:p text:style-name="P3"/>
      <text:p text:style-name="P3"/>
      <text:p text:style-name="Standard"><text:span text:style-name="T1">Brigitte LALLEMENT</text:span></text:p>
      <text:p text:style-name="Standard"><text:span text:style-name="T1">Présidente de l’ATSCAF 51 MARNE</text:span></text:p>
      <text:p text:style-name="P3"/>
      <text:p text:style-name="P3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7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fr" fo:country="FR" style:letter-kerning="tru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7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fr" fo:country="FR" style:letter-kerning="true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BRIGITTE</meta:initial-creator>
    <dc:creator>brigitte </dc:creator>
    <meta:editing-cycles>3</meta:editing-cycles>
    <meta:creation-date>2026-01-16T17:46:00</meta:creation-date>
    <dc:date>2026-09-02T03:08:58.12</dc:date>
    <meta:editing-duration>PT3S</meta:editing-duration>
    <meta:generator>OpenOffice/4.1.13$Win32 OpenOffice.org_project/4113m1$Build-9810</meta:generator>
    <meta:document-statistic meta:table-count="0" meta:image-count="2" meta:object-count="0" meta:page-count="2" meta:paragraph-count="19" meta:word-count="229" meta:character-count="138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